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style style:name="TableColumn2" style:family="table-column">
      <style:table-column-properties style:column-width="1.0194in"/>
    </style:style>
    <style:style style:name="TableColumn3" style:family="table-column">
      <style:table-column-properties style:column-width="1.25in"/>
    </style:style>
    <style:style style:name="TableColumn4" style:family="table-column">
      <style:table-column-properties style:column-width="1.125in"/>
    </style:style>
    <style:style style:name="TableColumn5" style:family="table-column">
      <style:table-column-properties style:column-width="0.4666in"/>
    </style:style>
    <style:style style:name="TableColumn6" style:family="table-column">
      <style:table-column-properties style:column-width="0.8423in"/>
    </style:style>
    <style:style style:name="TableColumn7" style:family="table-column">
      <style:table-column-properties style:column-width="0.4493in"/>
    </style:style>
    <style:style style:name="TableColumn8" style:family="table-column">
      <style:table-column-properties style:column-width="0.8597in"/>
    </style:style>
    <style:style style:name="TableColumn9" style:family="table-column">
      <style:table-column-properties style:column-width="1.3097in"/>
    </style:style>
    <style:style style:name="Table1" style:family="table" style:master-page-name="MP0">
      <style:table-properties style:width="7.3222in" fo:margin-left="0in" table:align="center"/>
    </style:style>
    <style:style style:name="TableRow10" style:family="table-row">
      <style:table-row-properties style:min-row-height="0.4722in" fo:keep-together="always"/>
    </style:style>
    <style:style style:name="TableCell1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ableRow20" style:family="table-row">
      <style:table-row-properties style:min-row-height="0.5819in" fo:keep-together="always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0" style:family="table-row">
      <style:table-row-properties style:min-row-height="0.4687in" fo:keep-together="always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3" style:family="table-row">
      <style:table-row-properties style:min-row-height="0.9375in" fo:keep-together="always"/>
    </style:style>
    <style:style style:name="TableCell4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Row58" style:family="table-row">
      <style:table-row-properties style:min-row-height="0.9375in" fo:keep-together="always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9375in" fo:keep-together="always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9375in" fo:keep-together="always"/>
    </style:style>
    <style:style style:name="TableCell8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Row95" style:family="table-row">
      <style:table-row-properties style:min-row-height="0.9375in" fo:keep-together="always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Row106" style:family="table-row">
      <style:table-row-properties style:min-row-height="0.9375in" fo:keep-together="always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fo:keep-together="always"/>
    </style:style>
    <style:style style:name="TableCell11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indent="0.7777in"/>
      <style:text-properties style:font-name="標楷體" style:font-name-asian="標楷體" fo:font-size="14pt" style:font-size-asian="14pt"/>
    </style:style>
    <style:style style:name="P120" style:parent-style-name="內文" style:family="paragraph">
      <style:paragraph-properties fo:line-height="0.2777in" fo:margin-left="1.1125in" fo:text-indent="-1.1125in">
        <style:tab-stops/>
      </style:paragraph-properties>
      <style:text-properties style:font-name="標楷體" style:font-name-asian="標楷體" style:font-weight-complex="bold" fo:font-size="16pt" style:font-size-asian="16pt"/>
    </style:style>
    <style:style style:name="P121" style:parent-style-name="內文" style:family="paragraph">
      <style:paragraph-properties fo:line-height="0.2777in" fo:margin-left="1.1125in" fo:text-indent="-1.1125in">
        <style:tab-stops/>
      </style:paragraph-properties>
      <style:text-properties style:font-name="標楷體" style:font-name-asian="標楷體" style:font-weight-complex="bold" fo:font-size="16pt" style:font-size-asian="16pt"/>
    </style:style>
    <style:style style:name="P122" style:parent-style-name="內文" style:list-style-name="LFO1" style:family="paragraph">
      <style:paragraph-properties fo:line-height="0.2361in"/>
    </style:style>
    <style:style style:name="T123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T127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128" style:parent-style-name="內文" style:family="paragraph">
      <style:paragraph-properties fo:line-height="0.2361in" fo:margin-left="0.7916in">
        <style:tab-stops/>
      </style:paragraph-properties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129" style:parent-style-name="內文" style:list-style-name="LFO1" style:family="paragraph">
      <style:paragraph-properties fo:line-height="0.2361in"/>
    </style:style>
    <style:style style:name="T130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133" style:parent-style-name="內文" style:family="paragraph">
      <style:paragraph-properties fo:line-height="0.2361in" fo:margin-left="0.7916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136" style:parent-style-name="內文" style:list-style-name="LFO1" style:family="paragraph">
      <style:paragraph-properties fo:line-height="0.2361in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39" style:parent-style-name="內文" style:family="paragraph">
      <style:paragraph-properties fo:line-height="0.2361in" fo:margin-left="0.7916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line-height="0.2361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line-height="0.2361in" fo:margin-left="1.0833in" fo:text-indent="-1.083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line-height="0.2361in" fo:margin-left="1.0833in" fo:text-indent="-1.0833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line-height="0.2361in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165" style:parent-style-name="預設段落字型" style:family="text">
      <style:text-properties style:font-name="新細明體" style:font-name-complex="細明體" fo:font-weight="bold" style:font-weight-asian="bold" style:font-weight-complex="bold" fo:font-size="11pt" style:font-size-asian="11pt" style:font-size-complex="11pt"/>
    </style:style>
    <style:style style:name="T166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style:font-name-complex="細明體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background-color="#FFFFFF"/>
    </style:style>
    <style:style style:name="T173" style:parent-style-name="預設段落字型" style:family="text">
      <style:text-properties style:font-name="標楷體" style:font-name-asian="標楷體" fo:background-color="#FFFFFF"/>
    </style:style>
    <style:style style:name="T174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175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176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1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3">國立白河高級商工職業學校</text:span><text:span text:style-name="T14"><text:s/></text:span><text:span text:style-name="T15">多元化評量申請書</text:span><text:span text:style-name="T16"><text:s/>115</text:span><text:span text:style-name="T17">學年度第</text:span><text:span text:style-name="T18">1</text:span><text:span text:style-name="T19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申請教師</text:p>
            <text:p text:style-name="P23">(請簽名)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2">
            <text:p text:style-name="P27">職<text:s text:c="2"/>稱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班<text:s text:c="4"/>級</text:p>
          </table:table-cell>
          <table:table-cell table:style-name="TableCell33">
            <text:p text:style-name="P34">科<text:s text:c="4"/>目</text:p>
          </table:table-cell>
          <table:table-cell table:style-name="TableCell35">
            <text:p text:style-name="P36">評量時間</text:p>
          </table:table-cell>
          <table:table-cell table:style-name="TableCell37" table:number-columns-spanned="2">
            <text:p text:style-name="P38">評量範圍</text:p>
          </table:table-cell>
          <table:covered-table-cell/>
          <table:table-cell table:style-name="TableCell39" table:number-columns-spanned="2">
            <text:p text:style-name="P40">評量題目</text:p>
          </table:table-cell>
          <table:covered-table-cell/>
          <table:table-cell table:style-name="TableCell41">
            <text:p text:style-name="P42">評量方式</text:p>
          </table:table-cell>
        </table:table-row>
        <table:table-row table:style-name="TableRow43">
          <table:table-cell table:style-name="TableCell44" table:number-rows-spanned="3">
            <text:p text:style-name="P45"/>
          </table:table-cell>
          <table:table-cell table:style-name="TableCell46" table:number-rows-spanned="3">
            <text:p text:style-name="P47"/>
          </table:table-cell>
          <table:table-cell table:style-name="TableCell48">
            <text:p text:style-name="P49"/>
            <text:p text:style-name="P50">第一次期中考</text:p>
            <text:p text:style-name="P51"/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table-cell table:style-name="TableCell61">
            <text:p text:style-name="P62">第二次期中考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table-cell table:style-name="TableCell72">
            <text:p text:style-name="P73">期<text:s text:c="3"/>末<text:s text:c="3"/>考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rows-spanned="3">
            <text:p text:style-name="P82"/>
          </table:table-cell>
          <table:table-cell table:style-name="TableCell83" table:number-rows-spanned="3">
            <text:p text:style-name="P84"/>
          </table:table-cell>
          <table:table-cell table:style-name="TableCell85">
            <text:p text:style-name="P86"/>
            <text:p text:style-name="P87">第一次期中考</text:p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>
            <text:p text:style-name="P97"/>
          </table:covered-table-cell>
          <table:table-cell table:style-name="TableCell98">
            <text:p text:style-name="P99">第二次期中考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期<text:s text:c="3"/>末<text:s text:c="3"/>考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8">
            <text:p text:style-name="P119">中華民國<text:s text:c="5"/>115 <text:s text:c="4"/>年<text:s text:c="11"/>月<text:s text:c="10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0"/>
      <text:p text:style-name="P121">說明：</text:p>
      <text:list text:style-name="LFO1" text:continue-numbering="true">
        <text:list-item>
          <text:p text:style-name="P122"><text:span text:style-name="T123">各位教師考試方式如有採多元評量方式之科目，請於</text:span><text:span text:style-name="T124"><text:s/>9/11(</text:span><text:span text:style-name="T125">星期五</text:span><text:span text:style-name="T126">)<text:s/></text:span><text:span text:style-name="T127">前填寫</text:span></text:p>
        </text:list-item>
      </text:list>
      <text:p text:style-name="P128">『多元化評量申請書』，並繳交至教學組。</text:p>
      <text:list text:style-name="LFO1" text:continue-numbering="true">
        <text:list-item>
          <text:p text:style-name="P129"><text:span text:style-name="T130">多元評量之科目不排入段考及期末考試</text:span><text:span text:style-name="T131">，</text:span><text:span text:style-name="T132">但必需配合於段考後一個星期內送</text:span></text:p>
        </text:list-item>
      </text:list>
      <text:p text:style-name="P133"><text:span text:style-name="T134">成績到註冊組</text:span><text:span text:style-name="T135">。</text:span></text:p>
      <text:list text:style-name="LFO1" text:continue-numbering="true">
        <text:list-item>
          <text:p text:style-name="P136"><text:span text:style-name="T137">依本校學業成績考查辦法之規定，</text:span><text:span text:style-name="T138">一般學科考試如下：</text:span></text:p>
        </text:list-item>
      </text:list>
      <text:p text:style-name="P139"><text:span text:style-name="T140"><draw:frame draw:z-index="251657728" draw:style-name="a0" draw:name="圖片 2" text:anchor-type="paragraph" svg:x="6.44722in" svg:y="0.23264in" svg:width="1.06736in" svg:height="0.80556in" style:rel-width="scale" style:rel-height="scale"><draw:image xlink:href="media/image1.jpeg" xlink:type="simple" xlink:show="embed" xlink:actuate="onLoad"/><svg:title/><svg:desc/></draw:frame></text:span><text:span text:style-name="T141">(</text:span><text:span text:style-name="T142">一</text:span><text:span text:style-name="T143">)</text:span><text:span text:style-name="T144">、一學分者：期中考一次、期末考一次。</text:span></text:p>
      <text:p text:style-name="P145"><text:span text:style-name="T146"><text:s text:c="8"/></text:span><text:span text:style-name="T147">(</text:span><text:span text:style-name="T148">二</text:span><text:span text:style-name="T149">)</text:span><text:span text:style-name="T150">、二學分</text:span><text:span text:style-name="T151">(</text:span><text:span text:style-name="T152">包括</text:span><text:span text:style-name="T153">)</text:span><text:span text:style-name="T154">以上者：期中考二次、期末考一次。</text:span></text:p>
      <text:p text:style-name="P155"><text:span text:style-name="T156"><text:s text:c="8"/>(</text:span><text:span text:style-name="T157">三</text:span><text:span text:style-name="T158">)</text:span><text:span text:style-name="T159">、工科實習科目方面依教學研究會議決議辦理。</text:span></text:p>
      <text:p text:style-name="P160"><text:span text:style-name="T161"><text:s text:c="9"/></text:span></text:p>
      <text:p text:style-name="P162"><text:span text:style-name="T163"><text:s text:c="16"/>※</text:span><text:span text:style-name="T164">電子檔請於學校</text:span><text:span text:style-name="T165">《</text:span><text:span text:style-name="T166">首頁</text:span><text:span text:style-name="T167">或</text:span><text:span text:style-name="T168">教務處</text:span><text:span text:style-name="T169">/</text:span><text:span text:style-name="T170">下載專區》</text:span><text:span text:style-name="T171">下載</text:span><text:span text:style-name="T172">，謝謝。</text:span><text:span text:style-name="T173"><text:s text:c="11"/></text:span><text:span text:style-name="T174">教務處</text:span><text:span text:style-name="T175">115.8<text:s/></text:span><text:span text:style-name="T176">敬啟</text:span><text:span text:style-name="T177"><text:s text:c="5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916in" text:min-label-width="0.5in" text:list-level-position-and-space-mode="label-alignment">
          <style:list-level-label-alignment text:label-followed-by="listtab" fo:margin-left="0.7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694in" fo:margin-left="0.3541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白河高級商工職業學校 多元化評量申請書          學年度       學期</dc:title>
    <dc:subject/>
    <meta:initial-creator>acer</meta:initial-creator>
    <dc:creator>acer</dc:creator>
    <meta:creation-date>2026-07-30T01:38:00Z</meta:creation-date>
    <dc:date>2026-08-20T01:59:00Z</dc:date>
    <meta:print-date>2024-08-27T02:28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84" meta:character-count="568" meta:row-count="4" meta:non-whitespace-character-count="485"/>
  </office:meta>
</office:document-meta>
</file>